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ушинский-суд-рассмотрит-дело-рэпера-элджея"/>Тушинский суд рассмотрит дело рэпера Элджея<text:bookmark-end text:name="тушинский-суд-рассмотрит-дело-рэпера-элджея"/></text:h>
      <text:p text:style-name="First_20_paragraph">05.07.2021</text:p>
      <text:p text:style-name="Text_20_body"><text:line-break/>Административное дело рэпера Элджея, которого могут лишить водительских прав за пьяное вождение, передано в Тушинский суд. Об этом сообщила сегодня газета «Москва. Северо-Запад».</text:p>
      <text:p text:style-name="Text_20_body">«Машину музыканта остановили на проспекте Маршала Жукова сотрудники ГИБДД. За рулём был сам Элджей. Также в салоне находилась его супруга, телеведущая Анастасия Ивлеева. Как сообщается, у него были признаки алкогольного опьянения, но от медицинской проверки он отказался», — говорится в сообщении.</text:p>
      <text:p text:style-name="Text_20_body">Отметим, что на первое заседание ни артист, ни его представитель не явились.</text:p>
      <text:p text:style-name="Text_20_body"><text:line-break/></text:p>
      <text:p text:style-name="Text_20_body">Адрес страницы: <text:a xlink:type="simple" xlink:href="http://tushino-juzhnoe.mos.ru/rubric/detail/10081291.html" office:name=""><text:span text:style-name="Definition">http://tushino-juzhnoe.mos.ru/rubric/detail/10081291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3:28:21Z</meta:creation-date>
    <dc:date>2023-05-30T13:28:21Z</dc:date>
  </office:meta>
</office:document-meta>
</file>