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бисты-из-южного-тушина-стали-бронзовыми-призёрами-городского-турнира"/>Регбисты из Южного Тушина стали бронзовыми призёрами городского турнира<text:bookmark-end text:name="регбисты-из-южного-тушина-стали-бронзовыми-призёрами-городского-турнира"/></text:h>
      <text:p text:style-name="First_20_paragraph">01.10.2021</text:p>
      <text:p text:style-name="Text_20_body"><text:line-break/><text:span text:style-name="T1">Юниорская команда по регби 2010–2011 годов рождения из Южного Тушина стала бронзовым призёром прошедшего в столице Первенства «МГФСО» Москомспорта. Об этом сообщила пресс-служба регбийного клуба «ЦСКА».</text:span></text:p>
      <text:p text:style-name="Text_20_body">«Академию РК ЦСКА на турнире представляло сразу 7 коллективов. Ещё 3 команды под общим названием „Фаворит“ представляли Зеленоград, одну детскую команду на турнир отрядили представители „Южного Тушино“. Для всех участников и призёров турнира была организована красочная церемония награждения», — говорится в сообщении.</text:p>
      <text:p text:style-name="Text_20_body">Турнир прошёл 26 сентября на стадионе «Вымпел» в Измайловском парке. Всего в соревнованиях участвовали 11 московских команд.</text:p>
      <text:p text:style-name="Text_20_body"><text:line-break/></text:p>
      <text:p text:style-name="Text_20_body">Адрес страницы: <text:a xlink:type="simple" xlink:href="http://tushino-juzhnoe.mos.ru/rubric/detail/10291065.html" office:name=""><text:span text:style-name="Definition">http://tushino-juzhnoe.mos.ru/rubric/detail/10291065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39:29Z</meta:creation-date>
    <dc:date>2023-05-30T21:39:29Z</dc:date>
  </office:meta>
</office:document-meta>
</file>