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у-автобуса-курсирующего-в-районе-трикотажной-появилась-новая-остановка"/>У автобуса, курсирующего в районе «Трикотажной, появилась новая остановка<text:bookmark-end text:name="у-автобуса-курсирующего-в-районе-трикотажной-появилась-новая-остановка"/></text:h>
      <text:p text:style-name="First_20_paragraph">27.02.2023</text:p>
      <text:p text:style-name="Text_20_body"><text:span text:style-name="T1">С 25 февраля для автобуса 400т добавляется остановка «15-й автобусный парк» на Волоколамском шоссе. Об этом сегодня сообщили в пресс-службе Дептрансе столицы.</text:span></text:p>
      <text:p text:style-name="Text_20_body">«Автобусы будут останавливаться вместе с маршрутами е30, е30к, 2, 88, 210, 456к, 488, 614, 631, 640, 741, 777, 930 и с356», — уточнили в пресс-службе.</text:p>
      <text:p text:style-name="Text_20_body">Напомним, что автобусы 400т курсируют от Крюкова до «Тушинской».</text:p>
      <text:p text:style-name="Text_20_body">Отметим, что на Волоколамском шоссе обустроили новую выделенную полосу. Выделенка протяжённостью 200 метров предназначена для автобусов шести маршрутов: 456к, с356, е30, 248, 88, н12.</text:p>
      <text:p text:style-name="Text_20_body"><text:line-break/></text:p>
      <text:p text:style-name="Text_20_body">Адрес страницы: <text:a xlink:type="simple" xlink:href="http://tushino-juzhnoe.mos.ru/rubric/detail/11429527.html" office:name=""><text:span text:style-name="Definition">http://tushino-juzhnoe.mos.ru/rubric/detail/11429527.html</text:span></text:a></text:p>
      <text:p text:style-name="Text_20_body"><text:a xlink:type="simple" xlink:href="http://tushino-juzhnoe.mos.ru" office:name=""><text:span text:style-name="Definition">Управа района Южное Туш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5-07T17:44:43Z</meta:creation-date>
    <dc:date>2024-05-07T17:44:43Z</dc:date>
  </office:meta>
</office:document-meta>
</file>