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химкинском-бульваре-привели-в-порядок-дверь"/>В подъезде дома на Химкинском бульваре привели в порядок дверь<text:bookmark-end text:name="в-подъезде-дома-на-химкинском-бульваре-привели-в-порядок-дверь"/></text:h>
      <text:p text:style-name="First_20_paragraph">16.06.2023</text:p>
      <text:p text:style-name="Text_20_body"><text:span text:style-name="T1">Сотрудники жилищно-коммунальных служб провели работы по ремонту входной двери в подъезде дома 15 на Химкинском бульваре. Об этом сегодня сообщили в «Жилищнике района Южное Тушино».</text:span></text:p>
      <text:p text:style-name="Text_20_body"><text:span text:style-name="T2">«Выполнены работы по ремонту доводящего устройства на входной двери подъезда 2. В настоящее время входная дверь находится в исправном состоянии, плотный притвор обеспечен, открывается/закрывается бесшумно», — </text:span><text:a xlink:type="simple" xlink:href="https://gorod.mos.ru/map-messages" office:name=""><text:span text:style-name="Definition"><text:span text:style-name="T2">уточнили</text:span></text:span></text:a><text:span text:style-name="T2"> в «Жилищнике».</text:span></text:p>
      <text:p text:style-name="Text_20_body">Напомним, что по всем вопросам, связанным с работой жилищно-коммунальных служб, можно обращаться в «Жилищник района Южное Тушино» по адресу: Москва, Свободы, д.42. Телефон: +7 (499) 492-11-12.</text:p>
      <text:p text:style-name="Text_20_body"><text:line-break/></text:p>
      <text:p text:style-name="Text_20_body">Адрес страницы: <text:a xlink:type="simple" xlink:href="http://tushino-juzhnoe.mos.ru/rubric/detail/11655620.html" office:name=""><text:span text:style-name="Definition">http://tushino-juzhnoe.mos.ru/rubric/detail/11655620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09:06:25Z</meta:creation-date>
    <dc:date>2023-06-16T09:06:25Z</dc:date>
  </office:meta>
</office:document-meta>
</file>