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гбисты-из-южного-тушина-выиграли-медали-1-го-круга-первенства-москвы"/>Регбисты из Южного Тушина выиграли медали 1-го круга Первенства Москвы<text:bookmark-end text:name="регбисты-из-южного-тушина-выиграли-медали-1-го-круга-первенства-москвы"/></text:h>
      <text:p text:style-name="First_20_paragraph">29.09.2023</text:p>
      <text:p text:style-name="Text_20_body"><text:span text:style-name="T1">В Зеленограде состоялся 1-й круг Первенства Москвы по регби-7, в котором приняли участие команды «Южное Тушино» разных возрастов. Спортсмены из нашего района стали призерами турнира.</text:span></text:p>
      <text:p text:style-name="Text_20_body">«Команда «Южное Тушино» 2004-2006 годов рождения сыграла вничью 19:19 с МАР-ЦСКА, а также одержала победу над «Славой» со счетом 40:5. В полуфинале «Южное Тушино» уступило «Зеленограду-2» 5:29, в матче за третье место команда «Южное Тушино» одержала верх над «Славой-1″ со счетом 24:7», – сообщили в пресс-службе «Московской академии регби».</text:p>
      <text:p text:style-name="Text_20_body">Напомним, что «Московская академия регби» приглашает мальчиков и девочек 2013-2015 годов рождения познакомиться с регби. Адрес: ул. Василия Петушкова, 10. Записаться на тренировку: +7 (499) 735-99-81. Почта: mra@mossport.ru</text:p>
      <text:p text:style-name="Text_20_body"><text:line-break/></text:p>
      <text:p text:style-name="Text_20_body">Адрес страницы: <text:a xlink:type="simple" xlink:href="http://tushino-juzhnoe.mos.ru/rubric/detail/11862120.html" office:name=""><text:span text:style-name="Definition">http://tushino-juzhnoe.mos.ru/rubric/detail/11862120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9T02:15:05Z</meta:creation-date>
    <dc:date>2023-10-19T02:15:05Z</dc:date>
  </office:meta>
</office:document-meta>
</file>