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сходненской-починили-дверь"/>В подъезде дома на Сходненской починили дверь<text:bookmark-end text:name="в-подъезде-дома-на-сходненской-починили-дверь"/></text:h>
      <text:p text:style-name="First_20_paragraph">30.10.2023</text:p>
      <text:p text:style-name="Text_20_body"><text:span text:style-name="T1">30.10.23. Сотрудники жилищно-коммунальных служб провели работы по ремонту входной двери в подъезде дома 52, корп.3, на Сходненской. Об этом сегодня сообщили в «Жилищнике района Южное Тушино».</text:span></text:p>
      <text:p text:style-name="Text_20_body">« Выполнены работы по регулировке доводящего устройства на входной двери подъезда 1. Произведены работы по окрашиванию входной двери. В настоящее время входная дверь находится в исправном состоянии, доводчик фиксирует к магниту », — <text:a xlink:type="simple" xlink:href="https://gorod.mos.ru/map-messages" office:name=""><text:span text:style-name="Definition">уточнили</text:span></text:a> в «Жилищнике».</text:p>
      <text:p text:style-name="Text_20_body">Напомним, что по всем вопросам, связанным с работой жилищно-коммунальных служб, можно обращаться в «Жилищник района Южное Тушино» по адресу: Москва, Свободы, д.42. Телефон: +7 (499) 492-11-12.</text:p>
      <text:p text:style-name="Text_20_body"><text:line-break/></text:p>
      <text:p text:style-name="Text_20_body">Адрес страницы: <text:a xlink:type="simple" xlink:href="http://tushino-juzhnoe.mos.ru/rubric/detail/11944363.html" office:name=""><text:span text:style-name="Definition">http://tushino-juzhnoe.mos.ru/rubric/detail/11944363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9T00:24:00Z</meta:creation-date>
    <dc:date>2023-11-29T00:24:00Z</dc:date>
  </office:meta>
</office:document-meta>
</file>