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окружном-центре-на-аэродромной-пройдут-благотворительные-акции"/>В окружном центре на Аэродромной пройдут благотворительные акции<text:bookmark-end text:name="в-окружном-центре-на-аэродромной-пройдут-благотворительные-акции"/></text:h>
      <text:p text:style-name="First_20_paragraph">27.09.2024</text:p>
      <text:p text:style-name="Text_20_body"><text:span text:style-name="T1">27.09.2024. Синхронные акции проекта «Время добра. Осень» пройдут с 28 сентября по 4 октября в волонтерских окружных центрах «Доброе место». В СЗАО волонтеров ждут в Южном Тушине на ул. Аэродромная, д. 6.</text:span></text:p>
      <text:p text:style-name="Text_20_body">В первый день проекта, 28 сентября, участники помогут животным в городских приютах. Присоединиться к акции и привести в порядок усадьбу Быково, нарисовать картины, создать мягкие игрушки для детей из детдома можно будет 29 сентября.</text:p>
      <text:p text:style-name="Text_20_body">2 октября в парке Дружбы с 11:00 до 13:00 состоится субботник. 3 октября на встрече с подопечными социального дома «Обручевский» гости смогут изготовить произведения искусства из эпоксидной смолы. В этот же день пройдет донорская акция.</text:p>
      <text:p text:style-name="Text_20_body">Чтобы стать участником акций, необходимо подать заявку на сайте «Мосволонтер».</text:p>
      <text:p text:style-name="Text_20_body"><text:line-break/></text:p>
      <text:p text:style-name="Text_20_body">Адрес страницы: <text:a xlink:type="simple" xlink:href="http://tushino-juzhnoe.mos.ru/rubric/detail/12586551.html" office:name=""><text:span text:style-name="Definition">http://tushino-juzhnoe.mos.ru/rubric/detail/12586551.html</text:span></text:a></text:p>
      <text:p text:style-name="Text_20_body"><text:a xlink:type="simple" xlink:href="http://tushino-juzhnoe.mos.ru" office:name=""><text:span text:style-name="Definition">Управа района Южное Туш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03T15:29:45Z</meta:creation-date>
    <dc:date>2024-11-03T15:29:45Z</dc:date>
  </office:meta>
</office:document-meta>
</file>