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триотический-концерт-прошел-в-центре-на-улице-свободы"/>Патриотический концерт прошел в центре на улице Свободы<text:bookmark-end text:name="патриотический-концерт-прошел-в-центре-на-улице-свободы"/></text:h>
      <text:p text:style-name="First_20_paragraph">30.09.2024</text:p>
      <text:p text:style-name="Text_20_body"><text:span text:style-name="T1">30.09.2024. В культурном центре «Салют» состоялся патриотический концерт лучших профессиональных и любительских хореографических коллективов г. Москвы и Московской области «Мы Zа Россию!».</text:span></text:p>
      <text:p text:style-name="Text_20_body">Организатор акции — директор и художественный руководитель ансамбля танца «Юность» Сергей Широнин. В числе приглашённых коллективов кафедра искусства хореографа института славянской культуры РГУ им. А.Н.Косыгина; московское хореографическое училище при МГАТТ «Гжель»; московский губернский колледж искусств»; ансамбль танца «Юность».</text:p>
      <text:p text:style-name="Text_20_body">В концертную программу вошли номера о любви к Родине, о России, народные и современные танцевальные композиции, отражающие традиции нашего народа.</text:p>
      <text:p text:style-name="Text_20_body">Адрес: ул. Свободы, 37.</text:p>
      <text:p text:style-name="Text_20_body"><text:line-break/></text:p>
      <text:p text:style-name="Text_20_body">Адрес страницы: <text:a xlink:type="simple" xlink:href="http://tushino-juzhnoe.mos.ru/rubric/detail/12588588.html" office:name=""><text:span text:style-name="Definition">http://tushino-juzhnoe.mos.ru/rubric/detail/12588588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9-30T03:50:36Z</meta:creation-date>
    <dc:date>2024-09-30T03:50:36Z</dc:date>
  </office:meta>
</office:document-meta>
</file>