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жном-тушине-откроется-выставка-художников-из-подмосковных-химок"/>В Южном Тушине откроется выставка художников из подмосковных Химок<text:bookmark-end text:name="в-южном-тушине-откроется-выставка-художников-из-подмосковных-химок"/></text:h>
      <text:p text:style-name="First_20_paragraph">01.12.2016</text:p>
      <text:p text:style-name="Text_20_body"><text:span text:style-name="T1">Выставка работ художников из города Химки Московской области пройдет со 2 по 18 декабря в выставочном зале «Тушино. Об этом сообщила ответственный секретарь Союза художников Подмосковья Елена Лебедянская.</text:span></text:p>
      <text:p text:style-name="Text_20_body">В выставочном зале «Тушино» со 2 по 18 декабря пройдет выставка работ художников из города Химки Московской области. Об этом сообщила ответственный секретарь Союза художников Подмосковья Елена Лебедянская.</text:p>
      <text:p text:style-name="Text_20_body">— Наша выставка называется «ART-Химки», на ней собраны работы как заслуженных художников России, так и начинающих. Будут представлены живопись, графика и декоративно-прикладное искусство — тарелки, шкатулки, украшения, керамика, скульптуры, — отметила Елена Лебедянская.</text:p>
      <text:p text:style-name="Text_20_body">Выставка приурочена к 10-летию Союза художников Подмосковья, который объединяет свыше 900 мастеров жанра из Московской области.</text:p>
      <text:p text:style-name="Text_20_body">Напомним, выставочный зал «Тушино» располагается по адресу: бульвар Яна Райниса, д. 19, корп. 1. Часы работы: ежедневно с 11.00 до 21.00. Выходной день — понедельник. Все подробности можно узнать по телефону 8(499)493-14-67.</text:p>
      <text:p text:style-name="Text_20_body">(иг)</text:p>
      <text:p text:style-name="Text_20_body"><text:line-break/></text:p>
      <text:p text:style-name="Text_20_body">Адрес страницы: <text:a xlink:type="simple" xlink:href="http://tushino-juzhnoe.mos.ru/rubric/detail/4333866.html" office:name=""><text:span text:style-name="Definition">http://tushino-juzhnoe.mos.ru/rubric/detail/4333866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0T11:59:59Z</meta:creation-date>
    <dc:date>2024-10-20T11:59:59Z</dc:date>
  </office:meta>
</office:document-meta>
</file>