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стория-района-братцево-и-третьяковская-галерея"/>История района: Братцево и Третьяковская галерея<text:bookmark-end text:name="история-района-братцево-и-третьяковская-галерея"/></text:h>
      <text:p text:style-name="First_20_paragraph">04.06.2020</text:p>
      <text:p text:style-name="Text_20_body"><text:line-break/><text:span text:style-name="T1">Централизованная библиотечная система (ЦБС) СЗАО продолжает познавательный проект «#ПрочтиРайон: Коротко об интересном». Один из выпусков посвящён истории создания картины Ивана Шишкина «Полдень. В окрестностях Москвы».</text:span></text:p>
      <text:p text:style-name="Text_20_body">«За три года до написания в 1869 году картины «Полдень. В окрестностях Москвы» Шишкин вместе со своим близким другом пейзажистом Каменевым провел все лето в старинной усадьбе Братцево, построенной по проекту знаменитого А.Н. Воронихина.<text:line-break/>В тот сезон Иван Шишкин работал запоем, «с жаром», как он сам говорил. Каждый день художник писал по нескольку пленэрных штудий. Но самым проработанным и тщательно отделанным был эскиз «Полдень. Окрестности Москвы. Братцево». На его основе и будет написана картина «Полдень. В окрестностях Москвы». Между тем, пейзаж не характерен для творчества Шишкина. Большая часть его работ посвящена лесу. Небо не составляло предмет пристального внимания художника: в его пейзажах оно, по большей части, нейтрально. А здесь оно огромно, необозримо и занимает бо́льшую часть композиции. Именно небо, чистое и великое, стало в «Полдне» главным объектом изображения.<text:line-break/>Картина стала первой, которую приобрел для своей галереи Павел Третьяков. Она оказалась поворотной в судьбе 39-летнего художника: к нему пришли успех и общественное признание. Сам Третьяков впоследствии на каждой Передвижной выставке непременно покупал хотя бы один шишкинский пейзаж», – рассказывает ЦБС СЗАО.</text:p>
      <text:p text:style-name="Text_20_body">Напомним, в настоящее время из-за введённых в столице ограничительных мер, Третьяковская галерея закрыта для посещения. Но при этом активно работает проект <text:a xlink:type="simple" xlink:href="https://www.tretyakovgallery.ru/tretyakov-online/" office:name=""><text:span text:style-name="Definition">«Третьяковка Online»</text:span></text:a>. </text:p>
      <text:p text:style-name="Text_20_body"><text:line-break/></text:p>
      <text:p text:style-name="Text_20_body">Адрес страницы: <text:a xlink:type="simple" xlink:href="http://tushino-juzhnoe.mos.ru/rubric/detail/8947485.html" office:name=""><text:span text:style-name="Definition">http://tushino-juzhnoe.mos.ru/rubric/detail/8947485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07:09:29Z</meta:creation-date>
    <dc:date>2023-05-20T07:09:29Z</dc:date>
  </office:meta>
</office:document-meta>
</file>