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дъезде-дома-на-химкинском-бульваре-восстановлено-освещение"/>В подъезде дома на Химкинском бульваре восстановлено освещение<text:bookmark-end text:name="в-подъезде-дома-на-химкинском-бульваре-восстановлено-освещение"/></text:h>
      <text:p text:style-name="First_20_paragraph">14.01.2021</text:p>
      <text:p text:style-name="Text_20_body"><text:line-break/>Сотрудники коммунальных служб восстановили освещение в подъезде дома № 15, корп.1, на Химкинском бульваре. Об этом сообщили в управе района Южное Тушино.</text:p>
      <text:p text:style-name="Text_20_body">«Проведены работы по замене лампы в светильнике в подъезде № 6 на 10-м этаже. В настоящее время освещение восстановлено», — уточнили в управе района.</text:p>
      <text:p text:style-name="Text_20_body">Напоминаем, что по всем вопросам, связанным с работой коммунальных служб, можно обращаться в «Жилищник района Южное Тушино» по адресу: улица Свободы, дом 42 Тел.: 8(499) 492-11-12 E-mail: <text:a xlink:type="simple" xlink:href="mailto:dezut@yandex.ru" office:name=""><text:span text:style-name="Definition">dezut@yandex.ru</text:span></text:a></text:p>
      <text:p text:style-name="Text_20_body"><text:line-break/></text:p>
      <text:p text:style-name="Text_20_body">Адрес страницы: <text:a xlink:type="simple" xlink:href="http://tushino-juzhnoe.mos.ru/rubric/detail/9639962.html" office:name=""><text:span text:style-name="Definition">http://tushino-juzhnoe.mos.ru/rubric/detail/9639962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03:33:58Z</meta:creation-date>
    <dc:date>2023-06-09T03:33:58Z</dc:date>
  </office:meta>
</office:document-meta>
</file>