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тп-с-участием-пешехода-произошло-на-химкинском-бульваре"/>ДТП с участием пешехода произошло на Химкинском бульваре<text:bookmark-end text:name="дтп-с-участием-пешехода-произошло-на-химкинском-бульваре"/></text:h>
      <text:p text:style-name="First_20_paragraph">22.01.2021</text:p>
      <text:p text:style-name="Text_20_body"><text:line-break/>Дорожно-транспортное происшествие с участием пешехода произошло 19 января около трёх часов дня. Об этом сообщила пресс-служба ГИБДД УВД по СЗАО.</text:p>
      <text:p text:style-name="Text_20_body">«27-летний водитель автомобиля «Шевроле Орландо» ехал по Химкинскому бульвару со стороны Сходненской. Напротив дома 1 (недалеко от пересечения с дублёром улицы Свободы) он сбил женщину, которая переходила дорогу по нерегулируемой «зебре», — говорится в сообщении.</text:p>
      <text:p text:style-name="Text_20_body">В результате инцидента травмы получила пешеход. Скорая увезла 33-летнюю пострадавшую в медицинское учреждение города с сотрясением мозга и ушибами тела.</text:p>
      <text:p text:style-name="Text_20_body"><text:line-break/></text:p>
      <text:p text:style-name="Text_20_body">Адрес страницы: <text:a xlink:type="simple" xlink:href="http://tushino-juzhnoe.mos.ru/rubric/detail/9658393.html" office:name=""><text:span text:style-name="Definition">http://tushino-juzhnoe.mos.ru/rubric/detail/9658393.html</text:span></text:a></text:p>
      <text:p text:style-name="Text_20_body"><text:a xlink:type="simple" xlink:href="http://tushino-juzhnoe.mos.ru" office:name=""><text:span text:style-name="Definition">Управа района Южное Туш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18T08:50:38Z</meta:creation-date>
    <dc:date>2024-05-18T08:50:38Z</dc:date>
  </office:meta>
</office:document-meta>
</file>