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нер-из-южного-тушина-завоевал-кубок-северной-пальмиры"/>Тренер из Южного Тушина завоевал Кубок Северной Пальмиры<text:bookmark-end text:name="тренер-из-южного-тушина-завоевал-кубок-северной-пальмиры"/></text:h>
      <text:p text:style-name="First_20_paragraph">19.04.2021</text:p>
      <text:p text:style-name="Text_20_body"><text:line-break/>Золото Международного турнира по тхэквондо «Северная Пальмира» завоевал заместитель директора центра «Крылья» по спортивно-оздоровительной деятельности Олег Денисов.</text:p>
      <text:p text:style-name="Text_20_body">Турнир «Северная Пальмира» проходил в Санкт-Петербурге в юбилейный 15-й раз. В престижных международных соревнованиях приняли участие более 800 спортсменов. Олег Денисов занял 1-е место в спарринге и 2-е место в дисциплине «туль» (так называются комплексные упражнения) среди 4–6 данов.</text:p>
      <text:p text:style-name="Text_20_body">Отметим, что Олег Денисов является депутатом Совета депутатов муниципального округа Южное Тушино. Тхэквондо Олег Михайлович занимается около 30 лет. Он уже становился чемпионом Москвы и призёром всероссийских соревнований.</text:p>
      <text:p text:style-name="Text_20_body">Сейчас Денисов не только тренируется сам, но и успешно тренирует других. Его ученики становились чемпионами Москвы и призёрами всероссийских соревнований. В свободное время Олег Михайлович увлекается музыкой, поёт, играет на гитаре.</text:p>
      <text:p text:style-name="Text_20_body"><text:line-break/></text:p>
      <text:p text:style-name="Text_20_body">Адрес страницы: <text:a xlink:type="simple" xlink:href="http://tushino-juzhnoe.mos.ru/rubric/detail/9884127.html" office:name=""><text:span text:style-name="Definition">http://tushino-juzhnoe.mos.ru/rubric/detail/9884127.html</text:span></text:a></text:p>
      <text:p text:style-name="Text_20_body"><text:a xlink:type="simple" xlink:href="http://tushino-juzhnoe.mos.ru" office:name=""><text:span text:style-name="Definition">Управа района Южное Туш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1:29:21Z</meta:creation-date>
    <dc:date>2023-05-30T11:29:21Z</dc:date>
  </office:meta>
</office:document-meta>
</file>